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4861in"/>
      <style:text-properties style:font-name="標楷體" style:font-name-asian="標楷體" fo:font-weight="bold" style:font-weight-asian="bold" fo:font-size="30pt" style:font-size-asian="30pt" style:font-size-complex="30pt"/>
    </style:style>
    <style:style style:name="P2" style:parent-style-name="內文" style:family="paragraph">
      <style:paragraph-properties fo:line-height="0.4861in"/>
      <style:text-properties style:font-name="標楷體" style:font-name-asian="標楷體" fo:font-size="19pt" style:font-size-asian="19pt" style:font-size-complex="19pt"/>
    </style:style>
    <style:style style:name="P3" style:parent-style-name="內文" style:family="paragraph">
      <style:paragraph-properties fo:line-height="0.3611in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fo:line-height="0.3055in" fo:margin-left="0.4277in" fo:text-indent="-0.4277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paragraph-properties fo:line-height="0.3055in" fo:margin-left="1.0763in" fo:text-indent="-1.076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paragraph-properties fo:line-height="0.3055in" fo:margin-left="0.4465in" fo:text-indent="-0.446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2" style:parent-style-name="內文" style:family="paragraph">
      <style:paragraph-properties fo:line-height="0.3055in"/>
      <style:text-properties style:font-name="標楷體" style:font-name-asian="標楷體" fo:font-size="16pt" style:font-size-asian="16pt" style:font-size-complex="16pt"/>
    </style:style>
    <style:style style:name="P13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14" style:parent-style-name="內文" style:family="paragraph">
      <style:text-properties style:font-name="標楷體" style:font-name-asian="標楷體" fo:font-weight="bold" style:font-weight-asian="bold" fo:font-size="20pt" style:font-size-asian="20pt" style:font-size-complex="20pt"/>
    </style:style>
    <style:style style:name="P15" style:parent-style-name="內文" style:family="paragraph">
      <style:paragraph-properties fo:line-height="0.5555in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8" style:parent-style-name="內文" style:family="paragraph">
      <style:paragraph-properties fo:line-height="0.5555in"/>
      <style:text-properties style:font-name="標楷體" style:font-name-asian="標楷體" fo:font-size="18pt" style:font-size-asian="18pt" style:font-size-complex="18pt"/>
    </style:style>
    <style:style style:name="P19" style:parent-style-name="內文" style:family="paragraph">
      <style:paragraph-properties fo:line-height="0.5555in"/>
      <style:text-properties style:font-name="標楷體" style:font-name-asian="標楷體" fo:font-size="18pt" style:font-size-asian="18pt" style:font-size-complex="18pt"/>
    </style:style>
    <style:style style:name="P20" style:parent-style-name="內文" style:family="paragraph">
      <style:paragraph-properties fo:line-height="0.5555in"/>
      <style:text-properties style:font-name="標楷體" style:font-name-asian="標楷體" fo:font-size="18pt" style:font-size-asian="18pt" style:font-size-complex="18pt"/>
    </style:style>
    <style:style style:name="P21" style:parent-style-name="內文" style:family="paragraph">
      <style:paragraph-properties fo:line-height="0.5555in"/>
      <style:text-properties style:font-name="標楷體" style:font-name-asian="標楷體" fo:font-size="18pt" style:font-size-asian="18pt" style:font-size-complex="18pt"/>
    </style:style>
    <style:style style:name="P22" style:parent-style-name="內文" style:family="paragraph">
      <style:paragraph-properties style:snap-to-layout-grid="false" fo:text-align="center" fo:margin-top="0.2527in" fo:line-height="130%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</office:automatic-styles>
  <office:body>
    <office:text text:use-soft-page-breaks="true">
      <text:p text:style-name="P1">切 <text:s/>結 <text:s/>書</text:p>
      <text:p text:style-name="P2"/>
      <text:p text:style-name="P3"><text:span text:style-name="T4">立切結書人</text:span><text:span text:style-name="T5"><text:s text:c="13"/></text:span><text:span text:style-name="T6">參加高雄市立仁武特殊教育學校辦理11</text:span><text:span text:style-name="T7">5</text:span><text:span text:style-name="T8">學年度代理（課）教師甄選，如有下列情事之一發生，本人無異議放棄錄取資格或由學校依規定予以解聘：</text:span></text:p>
      <text:p text:style-name="P9">一、有教師法第19條、「教育人員任用條例」第31條第1項第1款至第6款、第8款至第13款、第33條之情形。</text:p>
      <text:p text:style-name="P10">二、無法於規定時間內繳交原服務機關或學校之離職同意證明書。</text:p>
      <text:p text:style-name="P11">三、所提有關證明資料有不實等情事。</text:p>
      <text:p text:style-name="P12">另，為確認切結人是否有違反性侵害犯罪防治法、性別平等教育法、補習及進修教育法所規定之情事，同意本校得依「學校辦理契約進用人員通報查詢作業注意事項」，向各級主管教育行政機關辦理其相關資訊之蒐集、利用及查詢，並同意法務部、警政機關及各級主管教育行政機關提供相關資訊；如有隱匿經本校查證屬實，本校得立即以書面終止契約；離職後始經查證屬實者，亦同。前項本校辦理通報後，切結人不得要求刪除、停止處理或利用其個人資料。</text:p>
      <text:p text:style-name="P13"><text:s text:c="4"/>此　致</text:p>
      <text:p text:style-name="P14">高雄市立仁武特殊教育學校</text:p>
      <text:p text:style-name="P15"><text:span text:style-name="T16">　<text:s/></text:span><text:span text:style-name="T17">立切結書人： <text:s text:c="17"/>(簽名或蓋章)</text:span></text:p>
      <text:p text:style-name="P18">　 身分證字號：</text:p>
      <text:p text:style-name="P19">　 住　　　址：</text:p>
      <text:p text:style-name="P20"><text:s text:c="3"/>電 <text:s text:c="5"/>話：</text:p>
      <text:p text:style-name="P21"><text:s text:c="19"/></text:p>
      <text:p text:style-name="P22"><text:span text:style-name="T23">中 <text:s text:c="2"/>華 <text:s text:c="2"/>民 <text:s text:c="2"/>國 　 11</text:span><text:span text:style-name="T24">5</text:span><text:span text:style-name="T25"><text:s/>　年　 <text:s text:c="2"/>　月 　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209in" fo:margin-right="0.393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3819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高雄縣立特殊教育學校９４年度 組長甄選報名表  No</dc:title>
    <meta:initial-creator>wudajy</meta:initial-creator>
    <dc:creator>60User</dc:creator>
    <meta:creation-date>2025-07-11T02:14:00Z</meta:creation-date>
    <dc:date>2026-06-15T01:41:00Z</dc:date>
    <meta:print-date>2009-08-03T03:14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80" meta:character-count="539" meta:row-count="3" meta:non-whitespace-character-count="460"/>
  </office:meta>
</office:document-meta>
</file>